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fo:color="#000000" loext:opacity="100%" style:font-name="Times New Roman" fo:font-size="14pt" fo:language="ru" fo:country="RU" officeooo:rsid="003a1165" officeooo:paragraph-rsid="0016cfd0" fo:background-color="transparent" style:font-size-asian="14pt" style:font-name-complex="Times New Roman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officeooo:rsid="003ca6e4" officeooo:paragraph-rsid="0016cfd0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officeooo:paragraph-rsid="0016cfd0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6cfd0" style:font-size-asian="14pt" style:font-size-complex="14pt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" fo:font-size="14pt" officeooo:paragraph-rsid="0016cfd0" fo:background-color="transparent" style:font-size-asian="14pt" style:font-size-complex="14pt"/>
    </style:style>
    <style:style style:name="T1" style:family="text">
      <style:text-properties officeooo:rsid="000caddb"/>
    </style:style>
    <style:style style:name="T2" style:family="text">
      <style:text-properties officeooo:rsid="000d3cb7"/>
    </style:style>
    <style:style style:name="T3" style:family="text">
      <style:text-properties officeooo:rsid="003e278c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fo:font-size="14pt" officeooo:rsid="00303524" style:font-size-asian="14pt" style:font-size-complex="14pt"/>
    </style:style>
    <style:style style:name="T6" style:family="text">
      <style:text-properties fo:font-size="14pt" officeooo:rsid="0003841e" style:font-size-asian="14pt" style:font-size-complex="14pt"/>
    </style:style>
    <style:style style:name="T7" style:family="text">
      <style:text-properties officeooo:rsid="00119d78"/>
    </style:style>
    <style:style style:name="T8" style:family="text">
      <style:text-properties officeooo:rsid="0003841e"/>
    </style:style>
    <style:style style:name="T9" style:family="text">
      <style:text-properties officeooo:rsid="00177931"/>
    </style:style>
    <style:style style:name="T10" style:family="text">
      <style:text-properties officeooo:rsid="00127dff"/>
    </style:style>
    <style:style style:name="T11" style:family="text">
      <style:text-properties officeooo:rsid="000910a4"/>
    </style:style>
    <style:style style:name="T12" style:family="text">
      <style:text-properties officeooo:rsid="003b6503"/>
    </style:style>
    <style:style style:name="T13" style:family="text">
      <style:text-properties officeooo:rsid="000c23b3"/>
    </style:style>
    <style:style style:name="T14" style:family="text">
      <style:text-properties officeooo:rsid="00107700"/>
    </style:style>
    <style:style style:name="T15" style:family="text">
      <style:text-properties officeooo:rsid="00113f1f"/>
    </style:style>
    <style:style style:name="T16" style:family="text">
      <style:text-properties officeooo:rsid="0034ec0f"/>
    </style:style>
    <style:style style:name="T17" style:family="text">
      <style:text-properties officeooo:rsid="0005c6d5"/>
    </style:style>
    <style:style style:name="T18" style:family="text">
      <style:text-properties officeooo:rsid="0033c2d0"/>
    </style:style>
    <style:style style:name="T19" style:family="text">
      <style:text-properties officeooo:rsid="000ac119"/>
    </style:style>
    <style:style style:name="T20" style:family="text">
      <style:text-properties fo:color="#000000" loext:opacity="100%" style:font-name="Times New Roman1" fo:language="en" fo:country="US" officeooo:rsid="0009ba5d" style:font-name-complex="Times New Roman"/>
    </style:style>
    <style:style style:name="T21" style:family="text">
      <style:text-properties fo:font-variant="normal" fo:text-transform="none" fo:color="#000000" loext:opacity="100%" style:text-line-through-style="none" style:text-line-through-type="none" style:font-name="Times New Roman1" fo:language="en" fo:country="US" fo:font-style="normal" style:text-underline-style="none" fo:font-weight="normal" officeooo:rsid="0009ba5d" style:text-blinking="false" style:font-name-complex="Times New Rom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5">1</text:span><text:span text:style-name="T4">4.07.2025</text:span></text:p>
      <text:p text:style-name="P3"><text:span text:style-name="T5">2</text:span><text:span text:style-name="T4">. </text:span><text:span text:style-name="T6">О проведении контрольного мероприятия</text:span></text:p>
      <text:p text:style-name="P4"><text:span text:style-name="T7">Основание: </text:span>Распоряжение <text:span text:style-name="T8">контрольно-счетной палаты муниципального образования Курганинский район </text:span><text:span text:style-name="T9">28.05.</text:span><text:span text:style-name="T10">2025</text:span><text:span text:style-name="T11"> </text:span>года №<text:span text:style-name="T8"> </text:span><text:span text:style-name="T12">32</text:span><text:span text:style-name="T9">-</text:span>РО</text:p>
      <text:p text:style-name="P5">В соответствии с пункт<text:span text:style-name="T13">ом </text:span>1.<text:span text:style-name="T14">1, 1.2</text:span><text:span text:style-name="T13"> </text:span><text:s/>плана работы <text:span text:style-name="T15">контрольно-счетной палаты м</text:span><text:span text:style-name="T16">у</text:span><text:span text:style-name="T15">ниципального образования Курганинский район</text:span> на 202<text:span text:style-name="T13">5</text:span> прове<text:span text:style-name="T17">ден</text:span><text:span text:style-name="T18">о</text:span><text:span text:style-name="T17"> </text:span><text:s/><text:span text:style-name="T13">к</text:span>онтрольн<text:span text:style-name="T18">ое</text:span> мероприяти<text:span text:style-name="T18">е</text:span><text:span text:style-name="T19">: </text:span><text:span text:style-name="T20">Проверка целевого и эффективного использования средств местного бюджета выделенных на финансово-хозяйственную деятельность </text:span><text:span text:style-name="T21">муниципального бюджетного учреждения дополнительного образования детская художественная школа г. Курганинска муниципального образования Курганинский район</text:span><text:span text:style-name="T20">, включая эффективность использования муниципального имущества за период с 2023 по 2024 год</text:span></text:p>
      <text:p text:style-name="P1"><text:span text:style-name="T1">Отчет </text:span>по результатам <text:span text:style-name="T2">контрольного мероприятия</text:span>, содержащ<text:span text:style-name="T2">ие</text:span> информацию о выявленных нарушениях и недостатках, а также рекомендации по их устранению, <text:span text:style-name="T3">направлен</text:span> <text:span text:style-name="T3">объекту проверки <text:s/>и в Прокуратуру Курганинского района для принятия мер прокурорского реагирования</text:span><text:span text:style-name="T2">.</text:span><text:span text:style-name="T1"> 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20:15.095000000</meta:creation-date>
    <dc:date>2025-12-12T11:01:55.237000000</dc:date>
    <meta:editing-duration>PT1M4S</meta:editing-duration>
    <meta:editing-cycles>2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106" meta:character-count="958" meta:non-whitespace-character-count="853"/>
  </office:meta>
</office:document-meta>
</file>